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ny" style:master-page-name="MP0" style:family="paragraph">
      <style:paragraph-properties fo:break-before="page" fo:text-align="center" fo:line-height="150%" style:page-number="1"/>
    </style:style>
    <style:style style:name="T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 fo:font-size="14pt" style:font-size-asian="14pt" style:font-size-complex="14pt"/>
    </style:style>
    <style:style style:name="T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42424" fo:font-size="14pt" style:font-size-asian="14pt" style:font-size-complex="14pt"/>
    </style:style>
    <style:style style:name="P8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/>
    </style:style>
    <style:style style:name="P9" style:parent-style-name="Normalny" style:family="paragraph">
      <style:paragraph-properties fo:text-align="center" fo:line-height="150%"/>
    </style:style>
    <style:style style:name="T10" style:parent-style-name="Domyślnaczcionkaakapitu" style:family="text">
      <style:text-properties style:font-name="Times New Roman" style:font-name-asian="Times New Roman" style:font-name-complex="Times New Roman" fo:font-weight="bold" style:font-weight-asian="bold"/>
    </style:style>
    <style:style style:name="T11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212121"/>
    </style:style>
    <style:style style:name="P12" style:parent-style-name="Normalny" style:family="paragraph">
      <style:paragraph-properties fo:line-height="150%"/>
      <style:text-properties style:font-name="Times New Roman" style:font-name-asian="Times New Roman" style:font-name-complex="Times New Roman" fo:color="#212121"/>
    </style:style>
    <style:style style:name="P13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/>
    </style:style>
    <style:style style:name="T1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7" style:parent-style-name="Domyślnaczcionkaakapitu" style:family="text">
      <style:text-properties style:font-name="Times New Roman" style:font-name-asian="Times New Roman" style:font-name-complex="Times New Roman" fo:color="#242424"/>
    </style:style>
    <style:style style:name="T18" style:parent-style-name="Domyślnaczcionkaakapitu" style:family="text">
      <style:text-properties style:font-name="Times New Roman" style:font-name-asian="Times New Roman" style:font-name-complex="Times New Roman" fo:color="#242424"/>
    </style:style>
    <style:style style:name="T1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3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27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28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2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3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212121"/>
    </style:style>
    <style:style style:name="T3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32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33" style:parent-style-name="Domyślnaczcionkaakapitu" style:family="text">
      <style:text-properties style:font-name="Times New Roman" style:font-name-asian="Times New Roman" style:font-name-complex="Times New Roman"/>
    </style:style>
    <style:style style:name="T3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/>
    </style:style>
    <style:style style:name="T3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3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37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3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3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3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47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4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4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/>
    </style:style>
    <style:style style:name="T5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5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5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53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5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5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5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5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/>
    </style:style>
    <style:style style:name="T5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59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6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6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6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6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/>
    </style:style>
    <style:style style:name="T6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65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66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/>
    </style:style>
    <style:style style:name="P67" style:parent-style-name="Normalny" style:family="paragraph">
      <style:paragraph-properties fo:text-align="justify" fo:line-height="150%" fo:margin-left="0.5in" fo:text-indent="-0.25in">
        <style:tab-stops/>
      </style:paragraph-properties>
    </style:style>
    <style:style style:name="T6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6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70" style:parent-style-name="Domyślnaczcionkaakapitu" style:family="text">
      <style:text-properties style:font-name="Times New Roman" style:font-name-asian="Times New Roman" style:font-name-complex="Times New Roman" fo:color="#242424"/>
    </style:style>
    <style:style style:name="T71" style:parent-style-name="Domyślnaczcionkaakapitu" style:family="text">
      <style:text-properties style:font-name="Times New Roman" style:font-name-asian="Times New Roman" style:font-name-complex="Times New Roman" fo:color="#242424"/>
    </style:style>
    <style:style style:name="T7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73" style:parent-style-name="Normalny" style:family="paragraph">
      <style:paragraph-properties fo:text-align="justify" fo:line-height="150%" fo:margin-left="0.5in" fo:text-indent="-0.25in">
        <style:tab-stops/>
      </style:paragraph-properties>
    </style:style>
    <style:style style:name="T74" style:parent-style-name="Domyślnaczcionkaakapitu" style:family="text">
      <style:text-properties style:font-name="Times New Roman" style:font-name-asian="Times New Roman" style:font-name-complex="Times New Roman"/>
    </style:style>
    <style:style style:name="T75" style:parent-style-name="Domyślnaczcionkaakapitu" style:family="text">
      <style:text-properties style:font-name="Times New Roman" style:font-name-asian="Times New Roman" style:font-name-complex="Times New Roman" fo:font-size="7pt" style:font-size-asian="7pt" style:font-size-complex="7pt"/>
    </style:style>
    <style:style style:name="T7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77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7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7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3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6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7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8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90" style:parent-style-name="Normalny" style:family="paragraph">
      <style:paragraph-properties fo:text-align="justify" fo:line-height="150%" fo:margin-left="0.5in" fo:text-indent="-0.25in">
        <style:tab-stops/>
      </style:paragraph-properties>
    </style:style>
    <style:style style:name="T91" style:parent-style-name="Domyślnaczcionkaakapitu" style:family="text">
      <style:text-properties style:font-name="Times New Roman" style:font-name-asian="Times New Roman" style:font-name-complex="Times New Roman"/>
    </style:style>
    <style:style style:name="T9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93" style:parent-style-name="Domyślnaczcionkaakapitu" style:family="text">
      <style:text-properties style:font-name="Times New Roman" style:font-name-asian="Times New Roman" style:font-name-complex="Times New Roman" fo:color="#0000FF" style:text-underline-type="single" style:text-underline-style="solid" style:text-underline-width="auto" style:text-underline-mode="continuous"/>
    </style:style>
    <style:style style:name="P94" style:parent-style-name="Normalny" style:family="paragraph">
      <style:paragraph-properties fo:text-align="justify" fo:line-height="150%" fo:margin-left="0.5in" fo:text-indent="-0.25in">
        <style:tab-stops/>
      </style:paragraph-properties>
    </style:style>
    <style:style style:name="T95" style:parent-style-name="Domyślnaczcionkaakapitu" style:family="text">
      <style:text-properties style:font-name="Times New Roman" style:font-name-asian="Times New Roman" style:font-name-complex="Times New Roman"/>
    </style:style>
    <style:style style:name="T96" style:parent-style-name="Domyślnaczcionkaakapitu" style:family="text">
      <style:text-properties style:font-name="Times New Roman" style:font-name-asian="Times New Roman" style:font-name-complex="Times New Roman" fo:font-size="7pt" style:font-size-asian="7pt" style:font-size-complex="7pt"/>
    </style:style>
    <style:style style:name="T97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9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9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0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0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0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03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04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0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06" style:parent-style-name="Normalny" style:family="paragraph">
      <style:paragraph-properties fo:text-align="justify" fo:line-height="150%" fo:margin-left="0.5in" fo:text-indent="-0.25in">
        <style:tab-stops/>
      </style:paragraph-properties>
    </style:style>
    <style:style style:name="T107" style:parent-style-name="Domyślnaczcionkaakapitu" style:family="text">
      <style:text-properties style:font-name="Times New Roman" style:font-name-asian="Times New Roman" style:font-name-complex="Times New Roman"/>
    </style:style>
    <style:style style:name="T108" style:parent-style-name="Domyślnaczcionkaakapitu" style:family="text">
      <style:text-properties style:font-name="Times New Roman" style:font-name-asian="Times New Roman" style:font-name-complex="Times New Roman"/>
    </style:style>
    <style:style style:name="T109" style:parent-style-name="Domyślnaczcionkaakapitu" style:family="text">
      <style:text-properties style:font-name="Times New Roman" style:font-name-asian="Times New Roman" style:font-name-complex="Times New Roman" fo:font-size="7pt" style:font-size-asian="7pt" style:font-size-complex="7pt"/>
    </style:style>
    <style:style style:name="T11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1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12" style:parent-style-name="Domyślnaczcionkaakapitu" style:family="text">
      <style:text-properties style:font-name="Times New Roman" style:font-name-asian="Times New Roman" style:font-name-complex="Times New Roman" fo:color="#0000FF" style:text-underline-type="single" style:text-underline-style="solid" style:text-underline-width="auto" style:text-underline-mode="continuous"/>
    </style:style>
    <style:style style:name="T113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14" style:parent-style-name="Normalny" style:family="paragraph">
      <style:paragraph-properties fo:text-align="justify" fo:line-height="150%" fo:margin-left="0.5in" fo:text-indent="-0.2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15" style:parent-style-name="Normalny" style:family="paragraph">
      <style:paragraph-properties fo:text-align="justify" fo:line-height="150%" fo:margin-left="0.5in" fo:text-indent="-0.2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16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fo:color="#212121"/>
    </style:style>
    <style:style style:name="P117" style:parent-style-name="Normalny" style:family="paragraph">
      <style:paragraph-properties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18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19" style:parent-style-name="Domyślnaczcionkaakapitu" style:family="text">
      <style:text-properties style:font-name="Times New Roman" style:font-name-asian="Times New Roman" style:font-name-complex="Times New Roman"/>
    </style:style>
    <style:style style:name="T12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21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22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23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24" style:parent-style-name="Domyślnaczcionkaakapitu" style:family="text">
      <style:text-properties style:font-name="Times New Roman" style:font-name-asian="Times New Roman" style:font-name-complex="Times New Roman"/>
    </style:style>
    <style:style style:name="T12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26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27" style:parent-style-name="Domyślnaczcionkaakapitu" style:family="text">
      <style:text-properties style:font-name="Times New Roman" style:font-name-asian="Times New Roman" style:font-name-complex="Times New Roman"/>
    </style:style>
    <style:style style:name="T12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29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30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31" style:parent-style-name="Domyślnaczcionkaakapitu" style:family="text">
      <style:text-properties style:font-name="Times New Roman" style:font-name-asian="Times New Roman" style:font-name-complex="Times New Roman"/>
    </style:style>
    <style:style style:name="T13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33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34" style:parent-style-name="Domyślnaczcionkaakapitu" style:family="text">
      <style:text-properties style:font-name="Times New Roman" style:font-name-asian="Times New Roman" style:font-name-complex="Times New Roman"/>
    </style:style>
    <style:style style:name="T13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36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37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38" style:parent-style-name="Domyślnaczcionkaakapitu" style:family="text">
      <style:text-properties style:font-name="Times New Roman" style:font-name-asian="Times New Roman" style:font-name-complex="Times New Roman"/>
    </style:style>
    <style:style style:name="T13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40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/>
    </style:style>
    <style:style style:name="P141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/>
    </style:style>
    <style:style style:name="P142" style:parent-style-name="Normalny" style:family="paragraph">
      <style:paragraph-properties fo:text-align="center" fo:line-height="150%"/>
    </style:style>
    <style:style style:name="T143" style:parent-style-name="Domyślnaczcionkaakapitu" style:family="text">
      <style:text-properties fo:font-weight="bold" style:font-weight-asian="bold" style:font-weight-complex="bold"/>
    </style:style>
    <style:style style:name="T14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212121"/>
    </style:style>
    <style:style style:name="P145" style:parent-style-name="Normalny" style:family="paragraph">
      <style:paragraph-properties fo:text-align="justify" fo:line-height="150%"/>
      <style:text-properties style:font-name="Times New Roman" style:font-name-asian="Times New Roman" style:font-name-complex="Times New Roman" fo:color="#212121"/>
    </style:style>
    <style:style style:name="P146" style:parent-style-name="Normalny" style:family="paragraph">
      <style:paragraph-properties fo:text-align="justify" fo:line-height="150%"/>
    </style:style>
    <style:style style:name="T147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4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49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50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5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5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53" style:parent-style-name="Domyślnaczcionkaakapitu" style:family="text">
      <style:text-properties style:font-name="Times New Roman" style:font-name-asian="Times New Roman" style:font-name-complex="Times New Roman" fo:color="#242424"/>
    </style:style>
    <style:style style:name="T154" style:parent-style-name="Domyślnaczcionkaakapitu" style:family="text">
      <style:text-properties style:font-name="Times New Roman" style:font-name-asian="Times New Roman" style:font-name-complex="Times New Roman" fo:color="#242424"/>
    </style:style>
    <style:style style:name="T155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56" style:parent-style-name="Normalny" style:family="paragraph">
      <style:paragraph-properties fo:text-align="justify" fo:line-height="150%"/>
      <style:text-properties style:font-name="Times New Roman" style:font-name-asian="Times New Roman" style:font-name-complex="Times New Roman" fo:color="#212121"/>
    </style:style>
    <style:style style:name="P157" style:parent-style-name="Normalny" style:family="paragraph">
      <style:paragraph-properties fo:text-align="justify" fo:line-height="150%"/>
    </style:style>
    <style:style style:name="T158" style:parent-style-name="Domyślnaczcionkaakapitu" style:family="text">
      <style:text-properties style:font-name="Times New Roman" style:font-name-asian="Times New Roman" style:font-name-complex="Times New Roman"/>
    </style:style>
    <style:style style:name="T159" style:parent-style-name="Domyślnaczcionkaakapitu" style:family="text">
      <style:text-properties style:font-name="Times New Roman" style:font-name-asian="Times New Roman" style:font-name-complex="Times New Roman"/>
    </style:style>
    <style:style style:name="T160" style:parent-style-name="Domyślnaczcionkaakapitu" style:family="text">
      <style:text-properties style:font-name="Times New Roman" style:font-name-asian="Times New Roman" style:font-name-complex="Times New Roman"/>
    </style:style>
    <style:style style:name="T161" style:parent-style-name="Domyślnaczcionkaakapitu" style:family="text">
      <style:text-properties style:font-name="Times New Roman" style:font-name-asian="Times New Roman" style:font-name-complex="Times New Roman"/>
    </style:style>
    <style:style style:name="T162" style:parent-style-name="Domyślnaczcionkaakapitu" style:family="text">
      <style:text-properties style:font-name="Times New Roman" style:font-name-asian="Times New Roman" style:font-name-complex="Times New Roman"/>
    </style:style>
    <style:style style:name="T163" style:parent-style-name="Domyślnaczcionkaakapitu" style:family="text">
      <style:text-properties style:font-name="Times New Roman" style:font-name-asian="Times New Roman" style:font-name-complex="Times New Roman"/>
    </style:style>
    <style:style style:name="T164" style:parent-style-name="Domyślnaczcionkaakapitu" style:family="text">
      <style:text-properties style:font-name="Times New Roman" style:font-name-asian="Times New Roman" style:font-name-complex="Times New Roman"/>
    </style:style>
    <style:style style:name="T165" style:parent-style-name="Domyślnaczcionkaakapitu" style:family="text">
      <style:text-properties style:font-name="Times New Roman" style:font-name-asian="Times New Roman" style:font-name-complex="Times New Roman"/>
    </style:style>
    <style:style style:name="T166" style:parent-style-name="Domyślnaczcionkaakapitu" style:family="text">
      <style:text-properties style:font-name="Times New Roman" style:font-name-asian="Times New Roman" style:font-name-complex="Times New Roman"/>
    </style:style>
    <style:style style:name="P167" style:parent-style-name="Normalny" style:family="paragraph">
      <style:paragraph-properties fo:line-height="150%"/>
      <style:text-properties style:font-name="Times New Roman" style:font-name-asian="Times New Roman" style:font-name-complex="Times New Roman"/>
    </style:style>
    <style:style style:name="P168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fo:color="#212121"/>
    </style:style>
    <style:style style:name="P169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70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71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72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fo:color="#212121"/>
    </style:style>
    <style:style style:name="P173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74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75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76" style:parent-style-name="Normalny" style:family="paragraph">
      <style:paragraph-properties fo:text-align="center" fo:line-height="150%"/>
      <style:text-properties fo:font-weight="bold" style:font-weight-asian="bold" fo:color="#212121" fo:font-size="9pt" style:font-size-asian="9pt" style:font-size-complex="9pt"/>
    </style:style>
    <style:style style:name="P177" style:parent-style-name="Normalny" style:family="paragraph">
      <style:paragraph-properties fo:text-align="justify" fo:line-height="150%"/>
      <style:text-properties fo:color="#212121" fo:font-size="9pt" style:font-size-asian="9pt" style:font-size-complex="9pt"/>
    </style:style>
    <style:style style:name="P178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fo:color="#212121"/>
    </style:style>
    <style:style style:name="P179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80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81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82" style:parent-style-name="Domyślnaczcionkaakapitu" style:family="text">
      <style:text-properties style:font-name="Times New Roman" style:font-name-asian="Times New Roman" style:font-name-complex="Times New Roman"/>
    </style:style>
    <style:style style:name="T183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84" style:parent-style-name="Normalny" style:family="paragraph">
      <style:paragraph-properties fo:text-align="justify" fo:line-height="150%"/>
      <style:text-properties style:font-name="Times New Roman" style:font-name-asian="Times New Roman" style:font-name-complex="Times New Roman" fo:color="#212121"/>
    </style:style>
    <style:style style:name="P185" style:parent-style-name="Normalny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fo:color="#212121"/>
    </style:style>
    <style:style style:name="P186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87" style:parent-style-name="Domyślnaczcionkaakapitu" style:family="text">
      <style:text-properties style:font-name="Times New Roman" style:font-name-asian="Times New Roman" style:font-name-complex="Times New Roman"/>
    </style:style>
    <style:style style:name="T188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P189" style:parent-style-name="Normalny" style:family="paragraph">
      <style:paragraph-properties fo:text-align="justify" fo:line-height="150%" fo:margin-left="0.1805in">
        <style:tab-stops/>
      </style:paragraph-properties>
    </style:style>
    <style:style style:name="T190" style:parent-style-name="Domyślnaczcionkaakapitu" style:family="text">
      <style:text-properties style:font-name="Times New Roman" style:font-name-asian="Times New Roman" style:font-name-complex="Times New Roman"/>
    </style:style>
    <style:style style:name="T191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92" style:parent-style-name="Domyślnaczcionkaakapitu" style:family="text">
      <style:text-properties style:font-name="Times New Roman" style:font-name-asian="Times New Roman" style:font-name-complex="Times New Roman" fo:color="#212121"/>
    </style:style>
    <style:style style:name="T193" style:parent-style-name="Domyślnaczcionkaakapitu" style:family="text">
      <style:text-properties style:font-name="Times New Roman" style:font-name-asian="Times New Roman" style:font-name-complex="Times New Roman" fo:color="#0000FF" style:text-underline-type="single" style:text-underline-style="solid" style:text-underline-width="auto" style:text-underline-mode="continuous"/>
    </style:style>
    <style:style style:name="P194" style:parent-style-name="Normalny" style:family="paragraph">
      <style:paragraph-properties fo:text-align="justify" fo:line-height="150%" fo:margin-left="0.1805in">
        <style:tab-stops/>
      </style:paragraph-properties>
      <style:text-properties style:font-name="Times New Roman" style:font-name-asian="Times New Roman" style:font-name-complex="Times New Roman" fo:color="#212121"/>
    </style:style>
    <style:style style:name="P195" style:parent-style-name="Normalny" style:family="paragraph">
      <style:paragraph-properties fo:line-height="150%"/>
    </style:style>
  </office:automatic-styles>
  <office:body>
    <office:text text:use-soft-page-breaks="true">
      <text:p text:style-name="P1"><text:span text:style-name="T2">Regulamin warsztatu edukacyjnego pt. „</text:span><text:span text:style-name="T3">Grzybobranie. Spacer leśny</text:span><text:span text:style-name="T4">”</text:span><text:span text:style-name="T5"><text:s/>organizowanego przez Nadbałtyckie Centrum Kultury w Gdańsku odbywającego się w ramach wystawy pt. „</text:span><text:span text:style-name="T6">Mykologia. Sekretne życie grzybów</text:span><text:span text:style-name="T7">”</text:span></text:p>
      <text:p text:style-name="P8"><text:s/></text:p>
      <text:p text:style-name="P9"><text:span text:style-name="T10"><text:s/></text:span><text:span text:style-name="T11">§ 1 DEFINICJE</text:span></text:p>
      <text:p text:style-name="P12">Ilekroć w niniejszym Regulaminie jest mowa o:<text:s/></text:p>
      <text:p text:style-name="P13"><text:span text:style-name="T14">1.1.<text:s/></text:span><text:span text:style-name="T15">Regulaminie</text:span><text:span text:style-name="T16"><text:s/>– należy przez to rozumieć niniejszy Regulamin warsztatu edukacyjnego odbywającego się w ramach wystawy pt. „</text:span><text:span text:style-name="T17">Mykologia. Sekretne życie grzybów</text:span><text:span text:style-name="T18">”</text:span><text:span text:style-name="T19"><text:s/>(dalej: Warsztat) organizowanego przez Nadbałtyckie Centrum Kultury w Gdańsku w dniu<text:s/></text:span><text:span text:style-name="T20">1</text:span><text:span text:style-name="T21">9</text:span><text:span text:style-name="T22"><text:s/></text:span><text:span text:style-name="T23">wrześn</text:span><text:span text:style-name="T24">ia</text:span><text:span text:style-name="T25"><text:s/>w 202</text:span><text:span text:style-name="T26">6</text:span><text:span text:style-name="T27"><text:s/>roku;</text:span></text:p>
      <text:p text:style-name="P28"><text:span text:style-name="T29">1.2.<text:s/></text:span><text:span text:style-name="T30">Organizatorze</text:span><text:span text:style-name="T31"><text:s/>– należy przez to rozumieć Nadbałtyckie Centrum Kultury w Gdańsku (NCK) z siedzibą w Gdańsku (80-851), ul. Korzenna 33/35;</text:span></text:p>
      <text:p text:style-name="P32"><text:span text:style-name="T33">1.3.<text:s/></text:span><text:span text:style-name="T34">Uczestniku</text:span><text:span text:style-name="T35"><text:s/>– należy przez to rozumieć osobę fizyczną,<text:s/></text:span><text:span text:style-name="T36">powyżej</text:span><text:span text:style-name="T37"><text:s/></text:span><text:span text:style-name="T38">18</text:span><text:span text:style-name="T39"><text:s/>roku życia, któr</text:span><text:span text:style-name="T40">a</text:span><text:span text:style-name="T41"><text:s/></text:span><text:span text:style-name="T42">dobrowolnie wyraził</text:span><text:span text:style-name="T43">a</text:span><text:span text:style-name="T44"><text:s/>zgodę na uczestnictwo w warsztacie i zaakceptował</text:span><text:span text:style-name="T45">a</text:span><text:span text:style-name="T46"><text:s/>niniejszy Regulamin;</text:span></text:p>
      <text:p text:style-name="P47"><text:span text:style-name="T48">1.4.<text:s/></text:span><text:span text:style-name="T49">Asystencie<text:s/></text:span><text:span text:style-name="T50">- należy przez to rozumieć osobę fizyczną powyżej 18</text:span><text:span text:style-name="T51"><text:s/>roku życia, która jest uprawniona do asysty osobie uczestniczącej w warsztatcie lub/oraz psa<text:s/></text:span><text:span text:style-name="T52">przedwonika posiadającego odpowiednie dokumenmty uprawniające do asysty osobie uczestniczącej w warsztatcie.</text:span></text:p>
      <text:p text:style-name="P53"><text:span text:style-name="T54">1.</text:span><text:span text:style-name="T55">5</text:span><text:span text:style-name="T56">.<text:s/></text:span><text:span text:style-name="T57">Prowadzącym</text:span><text:span text:style-name="T58"><text:s/>— należy przez to rozumieć wykwalifikowaną osobę zatrudnioną na czas wydarzenia przez NCK;</text:span></text:p>
      <text:p text:style-name="P59"><text:span text:style-name="T60">1.</text:span><text:span text:style-name="T61">6</text:span><text:span text:style-name="T62">.<text:s/></text:span><text:span text:style-name="T63">Koordynatorkach i Koordynatorach</text:span><text:span text:style-name="T64"><text:s/>– należy przez to rozumieć pracowniczki i pracowników wyznaczonych przez Organizatora do opieki nad warsztatem <text:s/></text:span></text:p>
      <text:p text:style-name="P65"><text:s/></text:p>
      <text:p text:style-name="P66">§ 2 INFORMACJE O WYDARZENIU<text:s/></text:p>
      <text:p text:style-name="P67"><text:span text:style-name="T68">2.1. Warsztat jest wydarzeniem towarzyszącym do wystawy pt.<text:s/></text:span><text:span text:style-name="T69">„</text:span><text:span text:style-name="T70">Mykologia. Sekretne życie grzybów</text:span><text:span text:style-name="T71">”</text:span><text:span text:style-name="T72">, organizowanym przez Nadbałtyckie Centrum Kultury z siedzibą w Gdańsku (80-851), ul. Korzenna 33/35.</text:span></text:p>
      <text:p text:style-name="P73"><text:span text:style-name="T74">2.2</text:span><text:span text:style-name="T75">.<text:s/></text:span><text:span text:style-name="T76">Warsztat odbędzie się</text:span><text:span text:style-name="T77"><text:s/>1</text:span><text:span text:style-name="T78">9 wrześn</text:span><text:span text:style-name="T79">ia</text:span><text:span text:style-name="T80"><text:s/></text:span><text:span text:style-name="T81">2026<text:s/></text:span><text:span text:style-name="T82">roku o godzinie<text:s/></text:span><text:span text:style-name="T83">1</text:span><text:span text:style-name="T84">0</text:span><text:span text:style-name="T85">:</text:span><text:span text:style-name="T86">0</text:span><text:span text:style-name="T87">0<text:s/></text:span><text:span text:style-name="T88">i potrwa około<text:s/></text:span><text:span text:style-name="T89">120 minut.</text:span></text:p>
      <text:p text:style-name="P90"><text:span text:style-name="T91">2.3.</text:span><text:span text:style-name="T92">Organizator realizuje Warsztat na zasadach wskazanych w Regulaminie, w zakresie, terminach i miejscach podanych pod adresem:<text:s/></text:span><text:a xlink:href="http://www.nck.org.pl" office:target-frame-name="_top" xlink:show="replace"><text:span text:style-name="T93">www.nck.org.pl</text:span></text:a></text:p>
      <text:p text:style-name="P94"><text:span text:style-name="T95">2.4.</text:span><text:span text:style-name="T96"><text:s/></text:span><text:span text:style-name="T97">Warsztat jest wydarzeniem</text:span><text:span text:style-name="T98"><text:s/></text:span><text:span text:style-name="T99">pł</text:span><text:span text:style-name="T100">atnym, na które<text:s/></text:span><text:span text:style-name="T101">Uczestnik zobowiązany jest kupić bilet w wysokości<text:s/></text:span><text:span text:style-name="T102">3</text:span><text:span text:style-name="T103">0 złotych</text:span><text:span text:style-name="T104"><text:s/></text:span><text:span text:style-name="T105">za pośrednictwem linku znajdującego się na stronie internetowej promującej wydarzenie.</text:span></text:p>
      <text:p text:style-name="P106"><text:span text:style-name="T107">2.</text:span><text:span text:style-name="T108">5</text:span><text:span text:style-name="T109">.<text:s/></text:span><text:span text:style-name="T110">Ogłoszenie o Warsztacie zamieszczone jest na stronie internetowej NCK</text:span><text:a xlink:href="http://www.nck.org.pl" office:target-frame-name="_top" xlink:show="replace"><text:span text:style-name="T111"><text:s/></text:span></text:a><text:a xlink:href="http://www.nck.org.pl" office:target-frame-name="_top" xlink:show="replace"><text:span text:style-name="T112">www.nck.org.pl</text:span></text:a><text:span text:style-name="T113">, która zawiera m.in., termin, adres, program, dane prowadzącego i koordynatorów.</text:span></text:p>
      <text:p text:style-name="P114"/>
      <text:p text:style-name="P115"/>
      <text:p text:style-name="P116">§ 3 WARUNKI UCZESTNICTWA</text:p>
      <text:p text:style-name="P117">3.1. Uczestnictwo w Warsztacie jest dobrowolne.</text:p>
      <text:p text:style-name="P118"><text:span text:style-name="T119">3.2.<text:s/></text:span><text:span text:style-name="T120">Uczestnik decydując się na udział w Warsztacie zobowiązuje się do:</text:span></text:p>
      <text:p text:style-name="P121">a)<text:s/>kupienia biletu o cenie w wysokości<text:s/>30 złotych,<text:s/>a tym samym akceptacji Regulaminu,<text:s/></text:p>
      <text:p text:style-name="P122">b) wyrażenia odpowiednich zgód w przypadku przetwarzania danych osobowych oraz wizerunku Uczestnika, <text:s/></text:p>
      <text:p text:style-name="P123"><text:span text:style-name="T124">c)<text:s/></text:span><text:span text:style-name="T125">przestrzegania powszechnie przyjętych zasad współżycia społecznego,</text:span></text:p>
      <text:p text:style-name="P126"><text:span text:style-name="T127">d)<text:s/></text:span><text:span text:style-name="T128">niespożywania alkoholu i innych środków odurzających przed lub w trakcie trwania Warsztatu,<text:s/></text:span></text:p>
      <text:p text:style-name="P129">e) przestrzegania przepisów BHP w trakcie trwania Spaceru,</text:p>
      <text:p text:style-name="P130"><text:span text:style-name="T131">i)<text:s/></text:span><text:span text:style-name="T132">informowania Prowadzącego Warsztat o nieprawidłowościach, w szczególności związanych z bezpieczeństwem Uczestników.</text:span></text:p>
      <text:p text:style-name="P133"><text:span text:style-name="T134">3.3.<text:s/></text:span><text:span text:style-name="T135">Uczestnik jest zobowiązany do uczestnictwa w Warsztacie w sposób zgodny z obowiązującym prawem, normami społecznymi i obyczajowymi oraz postanowieniami Regulaminu.<text:s/></text:span></text:p>
      <text:p text:style-name="P136">3.4. Uczestnik, który w czasie trwania Warsztatu znajduje się w stanie nietrzeźwości, spożywa alkohol lub inny środek odurzający, dostarcza informację o charakterze bezprawnym, obraźliwym, naruszającym dobra osobiste może zostać usunięty z Warsztatu bez możliwości zwrotu środków.<text:s/></text:p>
      <text:p text:style-name="P137"><text:span text:style-name="T138">3.5.<text:s/></text:span><text:span text:style-name="T139">Uczestnik odpowiada za szkody wyrządzone w związku z uczestnictwem w Warsztacie do pełnej wysokości wyrządzonej szkody.</text:span></text:p>
      <text:p text:style-name="P140">3.6. Uczestnicy są zobowiązani do punktualnego stawienia się w miejscu odbywającego się Warsztatu wskazanym przez Organizatora tj. Ratusz Staromiejski ul. Korzenna 33/35, 80-851 Gdańsk.</text:p>
      <text:p text:style-name="P141"><text:s/></text:p>
      <text:p text:style-name="P142"><text:span text:style-name="T143">§<text:s/></text:span><text:span text:style-name="T144">4 PRZEBIEG WARSZTATU</text:span></text:p>
      <text:p text:style-name="P145">4.1<text:s/>Warsztat prowadzony jest przez prowadzącego wyznaczonego przez Organizatora.</text:p>
      <text:p text:style-name="P146"><text:span text:style-name="T147">4.</text:span><text:span text:style-name="T148">2</text:span><text:span text:style-name="T149">. Tematyka warsztatu</text:span><text:span text:style-name="T150"><text:s/></text:span><text:span text:style-name="T151">związana jest z odbywającą się w tym czasie wystawą pt.<text:s/></text:span><text:span text:style-name="T152">„</text:span><text:span text:style-name="T153">Mykologia. Sekretne życie grzybów</text:span><text:span text:style-name="T154">”</text:span><text:span text:style-name="T155"><text:s/></text:span></text:p>
      <text:p text:style-name="P156">4.3. Warsztat ma charakter edukacyjny i jest prowadzony przez wykwalifikowane<text:s/>osoby<text:s/></text:p>
      <text:p text:style-name="P157"><text:span text:style-name="T158">4.</text:span><text:span text:style-name="T159">4</text:span><text:span text:style-name="T160">. Uczestnicy są zobowiązani do stosowania się do poleceń<text:s/></text:span><text:span text:style-name="T161">os</text:span><text:span text:style-name="T162">ób</text:span><text:span text:style-name="T163"><text:s/>prowadząc</text:span><text:span text:style-name="T164">ych</text:span><text:span text:style-name="T165"><text:s/>oraz przedstawicieli Organizator</text:span><text:span text:style-name="T166">a.</text:span></text:p>
      <text:p text:style-name="P167"/>
      <text:p text:style-name="P168">§ 5 ZMIANY W REALIZACJI WARSZTATU</text:p>
      <text:p text:style-name="P169">5.1. Organizator zastrzega sobie prawo do dokonania zmian w ramowym programie Warsztatu.</text:p>
      <text:p text:style-name="P170">5.2. W uzasadnionych przypadkach Organizator zastrzega sobie prawo do zmiany prowadzącego Warsztat.</text:p>
      <text:p text:style-name="P171"><text:s text:c="2"/></text:p>
      <text:p text:style-name="P172">§ 6 ODWOŁANIE I ZMIANA TERMINU WARSZTATU</text:p>
      <text:p text:style-name="P173">6.1. Organizator zastrzega sobie prawo do odwołania lub zmiany terminu Warsztatu.</text:p>
      <text:p text:style-name="P174">6.2. W przypadku odwołania Warsztatu przez Organizatora, Uczestnikowi nie przysługuje zwrot kosztów poniesionych w związku z planowanym uczestnictwem w Warsztacie.<text:s/></text:p>
      <text:p text:style-name="P175">6.3. W przypadku odwołania Warsztatu przez Organizatora, Uczestnikowi przysługuje, o ile istnieje taka możliwość, udział w Warsztacie w innym terminie, według wyboru Organizatora.</text:p>
      <text:p text:style-name="P176"><text:s/></text:p>
      <text:p text:style-name="P177"><text:s/></text:p>
      <text:p text:style-name="P178">§ 7 OCHRONA DANYCH OSOBOWYCH, ODPOWIEDZIALNOŚĆ ORGANIZATORA, PRZETWARZANIE WIZERUNKU<text:s/></text:p>
      <text:p text:style-name="P179">7.1. Zgłaszając się do uczestnictwa w Warsztacie organizowanym przez NCK, Uczestnik przyjmuje do wiadomości, że wszelkie kwestie związane z przetwarzaniem danych osobowych – w tym zasady i podstawy prawne przetwarzania – zawarte zostały w Regulaminie.</text:p>
      <text:p text:style-name="P180">7.2. Organizator dokłada najwyższej staranności, aby Warsztat prowadziła osoba kompetentna, posiadająca wiedzę z zakresu arteterapii i prowadzenia warsztatów edukacyjnych w tematyce danego wydarzenia.</text:p>
      <text:p text:style-name="P181"><text:span text:style-name="T182">7.3.<text:s/></text:span><text:span text:style-name="T183">Organizator zastrzega sobie prawo do fotografowania lub nagrywania fragmentów Warsztatu. Wyrażona przez uczestnika zgoda na nieodpłatne wykorzystanie jego wizerunku utrwalonego w trakcie Warsztatu wykorzystana będzie wyłącznie do celów promocji projektu, w celach sprawozdawczych, w celach statutowych organizatora oraz w celach archiwalnych.</text:span></text:p>
      <text:p text:style-name="P184"><text:s/></text:p>
      <text:p text:style-name="P185">§ 8 POSTANOWIENIA KOŃCOWE</text:p>
      <text:p text:style-name="P186"><text:span text:style-name="T187">8.1.<text:s/></text:span><text:span text:style-name="T188">Udział w Warsztacie jest jednoznaczne z akceptacją Regulaminu.</text:span></text:p>
      <text:p text:style-name="P189"><text:span text:style-name="T190">8.2.<text:s/></text:span><text:span text:style-name="T191">Organizator jest uprawniony do zmiany Regulaminu przed datą Warsztatu. W takim wypadku organizator zobligowany jest do publikacji nowego brzmienia Regulaminu na stronie</text:span><text:a xlink:href="http://www.nck.org.pl" office:target-frame-name="_top" xlink:show="replace"><text:span text:style-name="T192"><text:s/></text:span></text:a><text:a xlink:href="http://www.nck.org.pl" office:target-frame-name="_top" xlink:show="replace"><text:span text:style-name="T193">www.nck.org.pl</text:span></text:a></text:p>
      <text:p text:style-name="P194">8.3. W zakresie nieuregulowanym Regulaminem stosuje się ogólnie obowiązujące przepisy prawa.</text:p>
      <text:p text:style-name="P1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ytuł" style:display-name="Tytuł" style:family="paragraph" style:parent-style-name="Normalny" style:next-style-name="Normalny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Podtytuł" style:display-name="Podtytuł" style:family="paragraph" style:parent-style-name="Normalny" style:next-style-name="Normalny">
      <style:paragraph-properties fo:keep-with-next="always" fo:keep-together="always" fo:border="0in solid #FFFFFF" fo:padding="0.4305in" style:shadow="#000000 0in 0in" fo:margin-bottom="0.2222in"/>
      <style:text-properties fo:color="#666666" fo:font-size="15pt" style:font-size-asian="15pt" style:font-size-complex="15pt" fo:hyphenate="false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paragraph-properties fo:line-height="100%"/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701in" fo:page-height="11.6902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Normalny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Wiktoria Maniecka | NCK Gdańsk</dc:creator>
    <meta:creation-date>2026-08-26T12:39:00Z</meta:creation-date>
    <dc:date>2026-08-26T12:39:00Z</dc:date>
    <meta:template xlink:href="Normal.dotm" xlink:type="simple"/>
    <meta:editing-cycles>11</meta:editing-cycles>
    <meta:editing-duration>PT0S</meta:editing-duration>
    <meta:document-statistic meta:page-count="1" meta:paragraph-count="12" meta:word-count="893" meta:character-count="6240" meta:row-count="44" meta:non-whitespace-character-count="5359"/>
  </office:meta>
</office:document-meta>
</file>